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fo:text-align="center" style:line-height-at-least="0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5" style:parent-style-name="內文" style:family="paragraph">
      <style:paragraph-properties fo:text-align="justify" style:line-height-at-least="0in" fo:text-indent="0.5562in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TableColumn7" style:family="table-column">
      <style:table-column-properties style:column-width="0.3777in"/>
    </style:style>
    <style:style style:name="TableColumn8" style:family="table-column">
      <style:table-column-properties style:column-width="0.5923in"/>
    </style:style>
    <style:style style:name="TableColumn9" style:family="table-column">
      <style:table-column-properties style:column-width="0.4152in"/>
    </style:style>
    <style:style style:name="TableColumn10" style:family="table-column">
      <style:table-column-properties style:column-width="1.1736in"/>
    </style:style>
    <style:style style:name="TableColumn11" style:family="table-column">
      <style:table-column-properties style:column-width="0.7284in"/>
    </style:style>
    <style:style style:name="TableColumn12" style:family="table-column">
      <style:table-column-properties style:column-width="0.9055in"/>
    </style:style>
    <style:style style:name="TableColumn13" style:family="table-column">
      <style:table-column-properties style:column-width="0.9506in"/>
    </style:style>
    <style:style style:name="TableColumn14" style:family="table-column">
      <style:table-column-properties style:column-width="1.4826in"/>
    </style:style>
    <style:style style:name="TableColumn15" style:family="table-column">
      <style:table-column-properties style:column-width="1.5333in"/>
    </style:style>
    <style:style style:name="TableColumn16" style:family="table-column">
      <style:table-column-properties style:column-width="2.2305in"/>
    </style:style>
    <style:style style:name="Table6" style:family="table">
      <style:table-properties style:width="10.3902in" fo:margin-left="0in" table:align="center"/>
    </style:style>
    <style:style style:name="TableRow17" style:family="table-row">
      <style:table-row-properties style:min-row-height="1.3284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Row38" style:family="table-row">
      <style:table-row-properties style:min-row-height="0.4541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Row60" style:family="table-row">
      <style:table-row-properties style:min-row-height="0.4541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Row81" style:family="table-row">
      <style:table-row-properties style:min-row-height="0.4541in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Row102" style:family="table-row">
      <style:table-row-properties style:min-row-height="0.4541in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Row123" style:family="table-row">
      <style:table-row-properties style:min-row-height="0.4541in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Row144" style:family="table-row">
      <style:table-row-properties style:min-row-height="0.4541in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新北市110學年度市立國民中學校長遴選委員會</text:p>
      <text:p text:style-name="P2"><text:span text:style-name="T3">教師代表名單</text:span><text:span text:style-name="T4">推薦表</text:span></text:p>
      <text:p text:style-name="P5">推薦單位：<text:s/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圈選欄</text:p>
          </table:table-cell>
          <table:table-cell table:style-name="TableCell20">
            <text:p text:style-name="P21">姓名</text:p>
          </table:table-cell>
          <table:table-cell table:style-name="TableCell22">
            <text:p text:style-name="P23">性別</text:p>
          </table:table-cell>
          <table:table-cell table:style-name="TableCell24">
            <text:p text:style-name="P25">現職服務單位與職稱</text:p>
          </table:table-cell>
          <table:table-cell table:style-name="TableCell26">
            <text:p text:style-name="P27">學經歷</text:p>
          </table:table-cell>
          <table:table-cell table:style-name="TableCell28">
            <text:p text:style-name="P29">聯絡電話</text:p>
          </table:table-cell>
          <table:table-cell table:style-name="TableCell30">
            <text:p text:style-name="P31">傳真號碼</text:p>
          </table:table-cell>
          <table:table-cell table:style-name="TableCell32">
            <text:p text:style-name="P33">連絡住址</text:p>
          </table:table-cell>
          <table:table-cell table:style-name="TableCell34">
            <text:p text:style-name="P35">電子郵件信箱</text:p>
          </table:table-cell>
          <table:table-cell table:style-name="TableCell36">
            <text:p text:style-name="P37">特殊具體事蹟（如：曾獲得師鐸獎、特殊優良教師等）</text:p>
          </table:table-cell>
        </table:table-row>
        <table:table-row table:style-name="TableRow38"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>(O) <text:s text:c="7"/>(M)</text:p>
            <text:p text:style-name="內文"><text:span text:style-name="T51">(H)</text:span></text:p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內文"><text:span text:style-name="T72">(O) <text:s text:c="7"/>(M) <text:s text:c="7"/>(H)</text:span></text:p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內文"><text:span text:style-name="T93">(O) <text:s text:c="7"/>(M) <text:s text:c="7"/>(H)</text:span></text:p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內文"><text:span text:style-name="T114">(O) <text:s text:c="7"/>(M) <text:s text:c="7"/>(H)</text:span></text:p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內文"><text:span text:style-name="T135">(O) <text:s text:c="7"/>(M) <text:s text:c="7"/>(H)</text:span></text:p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內文"><text:span text:style-name="T156">(O) <text:s text:c="7"/>(M) <text:s text:c="7"/>(H)</text:span></text:p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</table:table>
      <text:p text:style-name="內文"><text:span text:style-name="T165">※</text:span><text:span text:style-name="T166">表格如不敷使用，請自行影印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722in" fo:margin-left="0.5909in" fo:margin-bottom="0.5118in" fo:margin-right="0.5909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推薦</dc:title>
    <dc:subject/>
    <meta:initial-creator>user</meta:initial-creator>
    <dc:creator>admin</dc:creator>
    <meta:creation-date>2020-12-11T06:59:00Z</meta:creation-date>
    <dc:date>2020-12-11T06:59:00Z</dc:date>
    <meta:print-date>2014-02-25T02:3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0" meta:character-count="336" meta:row-count="2" meta:non-whitespace-character-count="287"/>
  </office:meta>
</office:document-meta>
</file>